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рюлевскому-дендрариуму-исполняется-76-лет"/>Бирюлевскому дендрариуму исполняется 76 лет<text:bookmark-end text:name="бирюлевскому-дендрариуму-исполняется-76-лет"/></text:h>
      <text:p text:style-name="First_20_paragraph">10.09.2014</text:p>
      <text:p text:style-name="Text_20_body">Краткая справка:</text:p>
      <text:p text:style-name="Text_20_body">Бирюлёвский дендрарий, он же Бирюлёвский дендропарк - занимает второе место в Москве по количеству редких пород деревьев и кустарников первое место занимает Ботанический сад.. Дендрарий расположен на территории района Бирюлево Восточное и входит в Бирюлевский лесопарк, который, в свою очередь входит в состав Природно-исторического  парка Царицино. В парке произрастает более 250 видов редких пород деревьев и кустарников. Площадь дендрариума — 135.3 гектаров.</text:p>
      <text:p text:style-name="Text_20_body"><text:line-break/></text:p>
      <text:p text:style-name="Text_20_body"><text:line-break/></text:p>
      <text:p text:style-name="Text_20_body">Для тех кто любит активный отдых в 10 утра начнутся открытые соревнования по волейболу, стритболу, мини-футболу, настольному теннису и шахматам. Будет интересно и весело.</text:p>
      <text:p text:style-name="Text_20_body">Спустя 2 часа для детей будет организована познавательная театрально — игровая праздничная программа и соревнования на знание флоры и фауны парка, разновидностей аллей парка и его обитателей, возможно дети даже знают многие из редких растений или деревьев и смогут соревноваться на эти знания с другими ребятами.</text:p>
      <text:p text:style-name="Text_20_body">А в 13:00 начнется праздничный концерт детских и творческих коллективов, после которого  уже профессиональные ведущие расскажут об истории парка, проведут конкурсы и интерактивные игры для посетителей дендрария.</text:p>
      <text:p text:style-name="Text_20_body">Весь праздник будут проходить различные мастер-классы, будут изготавливаться разные поделки из природных материалов. Многих так же порадует участие в прохождении настольного эко-лабиринта, покататься верхом, на автопоезде.Так же будет открыт прокат велосипедов, будут открыты полюбившиеся многим игры «Боча» и «Городок». Ну а в конце праздничного мероприятия состоится вечерний концерт с участием профессиональных артистов.</text:p>
      <text:p text:style-name="Text_20_body"><text:line-break/></text:p>
      <text:p text:style-name="Text_20_body">Адрес страницы: <text:a xlink:type="simple" xlink:href="http://chertanovo-juzhnoe.mos.ru/presscenter/news/detail/1277191.html" office:name=""><text:span text:style-name="Definition">http://chertanovo-juzhnoe.mos.ru/presscenter/news/detail/12771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3T10:50:37Z</meta:creation-date>
    <dc:date>2025-05-23T10:50:37Z</dc:date>
  </office:meta>
</office:document-meta>
</file>