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ъезд-на-северо-восточную-хорду-с-перовской-улицы-открыт-сергей-собянин"/>Съезд на Северо-Восточную хорду с Перовской улицы открыт – Сергей Собянин<text:bookmark-end text:name="съезд-на-северо-восточную-хорду-с-перовской-улицы-открыт-сергей-собянин"/></text:h>
      <text:p text:style-name="First_20_paragraph">04.09.2014</text:p>
      <text:p text:style-name="Text_20_body"> </text:p>
      <text:p text:style-name="Text_20_body">Сергей Собянин открыл съезд с улицы Перовская на Северо-Восточную хорду в сторону Измайловского шоссе. Это преддверие завершение одного из самых сложных участков транспортного узла в районе Шоссе Энтузиастов.</text:p>
      <text:p text:style-name="Text_20_body">Начала стройке было положено еще в 2008 году.Стройка на тот момент затянулась, потому что, не подготовили во вермя соответствующие земельные участки, не освободили от собственности третьих лиц, да и проектирование не было до конца завершено.Но тем не менее, по словам Мэра Москвы, шаг за шагом завершение проекта приближается к концу. Сегодня как раз один из таких шагов- эстакада, путепровод, который позволит улучшить движение по шоссе Энтузиастов и улучшить движение с ул. Перовская. Я надеюсь, что второй пусковой комплекс будет завершен в следующем году в первом полугодии», - добавил мэр.</text:p>
      <text:p text:style-name="Text_20_body"> Напомним, Северо-Восточная хорда должна была стать участком Четвертого транспортного кольца, но проект признали дорогим и низкоэффективным. Вместо него решили построить Северо-Восточную хорду, Северо-Западную хорду и Южную рокаду.</text:p>
      <text:p text:style-name="Text_20_body">"Хорду начинали строить как часть Четвертого транспортного кольца, но не освободили земельные участки и не закончили до конца проектирование трассы", - сказал градоначальник.</text:p>
      <text:p text:style-name="Text_20_body">В сентябре этого года, будут готовы еще несколько дорожных объектов. Речь идет об обновленном Можайском путепроводе и открытии отремонтированного участка МКАД - от Ленинского проспекта до Можайского шоссе.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presscenter/news/detail/1261420.html" office:name=""><text:span text:style-name="Definition">http://chertanovo-juzhnoe.mos.ru/presscenter/news/detail/126142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9:07:41Z</meta:creation-date>
    <dc:date>2023-08-01T19:07:41Z</dc:date>
  </office:meta>
</office:document-meta>
</file>