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вспомогательного-наблюдения-за-выборами-создается-общественный-штаб"/>Для вспомогательного наблюдения за выборами создается «Общественный штаб»<text:bookmark-end text:name="для-вспомогательного-наблюдения-за-выборами-создается-общественный-штаб"/></text:h>
      <text:p text:style-name="First_20_paragraph">29.08.2014</text:p>
      <text:p text:style-name="Text_20_body">На заседании Совета Общественной палаты города Москвы принято решение о создании общественного штаба по наблюдению за выборами депутатов МГД.<text:line-break/>Инициатором создания штаба выступила комиссия по развитию гражданского общества,</text:p>
      <text:p text:style-name="Text_20_body">создание такого штаба позволить взять под полный общественный контроль предстоящие выборы.</text:p>
      <text:p text:style-name="Text_20_body">"Задача которая стоит,это привлечь на выборы как можно больше граждан и помочь им сделать осознанный выбор. Формирование общественного штаба поможет провести день выборов и обеспечить прозрачность процесса. Это позволит говорить о создании института общественного контроля.</text:p>
      <text:p text:style-name="Text_20_body">Штаб наблюдателей ОП – открытая организация. Его цель - содействие проведению свободных, прозрачных и честных выборов .«Наблюдатели будут жестко контролировать весь выборный процесс, но в первую очередь, то как будет проходить само голосование. Любые, даже мелкие нарушения будут отмечены и переданы в правоохранительные органы», сообщил глава ОП.</text:p>
      <text:p text:style-name="Text_20_body">                                                                 </text:p>
      <text:p text:style-name="Text_20_body">Также он добавил : «У нас есть бюджетные средства в Общественной палате, сохранились контакты волонтеров, которые работали в прошлом году и есть все технические возможности».</text:p>
      <text:p text:style-name="Text_20_body">Решение о создании штаба было принято единогласным решением.На место руководителя назначен всеми известный юрист адвокати и легендарный участник ток шоу « Что где когда?» Михаил Барщевский. Ранее такой штаб создавался к выборам Мэра Москвы, и это был очень хороший опыт. Москвичи требовали и хотели наблюдать за выборами сами.После всех принятых мер, ни у кого не должно возникнуть вопросов о том что выборы не прозрачные.</text:p>
      <text:p text:style-name="Text_20_body"><text:line-break/></text:p>
      <text:p text:style-name="Text_20_body">Адрес страницы: <text:a xlink:type="simple" xlink:href="http://chertanovo-juzhnoe.mos.ru/presscenter/news/detail/1235990.html" office:name=""><text:span text:style-name="Definition">http://chertanovo-juzhnoe.mos.ru/presscenter/news/detail/123599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9T07:21:58Z</meta:creation-date>
    <dc:date>2024-03-09T07:21:58Z</dc:date>
  </office:meta>
</office:document-meta>
</file>