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тро-в-раменках-будет-завершено-к-2015-году---собянин"/>Метро в Раменках будет завершено к 2015 году - Собянин<text:bookmark-end text:name="метро-в-раменках-будет-завершено-к-2015-году---собянин"/></text:h>
      <text:p text:style-name="First_20_paragraph">14.08.2014</text:p>
      <text:p text:style-name="Text_20_body"> Ветка Калининско-Солнцевской линии продолжает свое расширение. Ход работ по строительству участка «Парк победы – Раменки» осмотрел Мэр Москвы и подвел итог.</text:p>
      <text:p text:style-name="Text_20_body"> Строительство этой, подметим, самой большой по протяженности ветки метро, улучшит как транспортную ситуацию на мичуринском проспекте, так и экологическую ситуацию в целом. В ближайших перспективах открытие еще двух станций по данному направлению Ломоносовский проспект и Минская.</text:p>
      <text:p text:style-name="Text_20_body">   По словам градоначальника м.Раменки должны сдать в 2015 г и в 2016 она будет запущена в пользование, но нужно все делать качественно и быстро, что бы в 2017 году запустить линию уже в Ново-Переделкино - Солнцево, где уже ведутся подготовительные работы.</text:p>
      <text:p text:style-name="Text_20_body">  Двум тоннелепроходческим щитам осталось проложить два километра до «Парка Победы». Далее для станции «Раменки» построят два подземных выхода через новосозданные пешеходные переходы на обе стороны проспекта. Глобально к концу 2020 года Москва получит новую ветку метро - «Калининско-Солнцевскую».</text:p>
      <text:p text:style-name="Text_20_body"> </text:p>
      <text:p text:style-name="Text_20_body"> </text:p>
      <text:p text:style-name="Text_20_body"><text:line-break/></text:p>
      <text:p text:style-name="Text_20_body">Адрес страницы: <text:a xlink:type="simple" xlink:href="http://chertanovo-juzhnoe.mos.ru/presscenter/news/detail/1207378.html" office:name=""><text:span text:style-name="Definition">http://chertanovo-juzhnoe.mos.ru/presscenter/news/detail/120737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6T19:12:30Z</meta:creation-date>
    <dc:date>2025-05-26T19:12:30Z</dc:date>
  </office:meta>
</office:document-meta>
</file>