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v-фестиваль-русской-бани-в-москве"/>IV Фестиваль русской бани в Москве<text:bookmark-end text:name="iv-фестиваль-русской-бани-в-москве"/></text:h>
      <text:p text:style-name="First_20_paragraph">12.08.2014</text:p>
      <text:p text:style-name="Text_20_body">В Москве по адресу: ул.Неглинная, д.14, стр.3-7 ,с 6 по 7 сентября 2014 года в пройдет IV Фестиваль русской бани. <text:line-break/>Цель фестиваля – вернуть былой размах и вновь популяризировать в России и за рубежом эти традиции, а также поддержание ремесленничества, народных художественных промыслов, фольклора. Это мероприятие будет некой связью между  объединениями профессиональных предприятий русской банной индустрии и потребителями банных услуг.на этом чистом мероприятии пройдет так же международный Чемпионат по парению на кубок «Мастер русского пара», разные экскурсы, в ходе которых можно узнать об истории русской бани, как подготовить парную,  как правильно сделать веник, как провести время с пользой и без вреда для организма, а также будут проведены различные мастер-классы по банному делу.<text:line-break/><text:line-break/></text:p>
      <text:p text:style-name="Text_20_body"><text:line-break/></text:p>
      <text:p text:style-name="Text_20_body">Адрес страницы: <text:a xlink:type="simple" xlink:href="http://chertanovo-juzhnoe.mos.ru/presscenter/news/detail/1202128.html" office:name=""><text:span text:style-name="Definition">http://chertanovo-juzhnoe.mos.ru/presscenter/news/detail/120212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8:38:07Z</meta:creation-date>
    <dc:date>2023-07-11T08:38:07Z</dc:date>
  </office:meta>
</office:document-meta>
</file>