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ыборах-в-мгд-в-трех-тысячах-школ-установят-камеры"/>На выборах в МГД в трех тысячах школ установят камеры<text:bookmark-end text:name="на-выборах-в-мгд-в-трех-тысячах-школ-установят-камеры"/></text:h>
      <text:p text:style-name="First_20_paragraph">08.08.2014</text:p>
      <text:p text:style-name="Text_20_body">Работы по монтажу видеокамер были начаты 4 августа и продлятся до 25 августа.</text:p>
      <text:p text:style-name="Text_20_body">Конкурс на установку камер наблюдения на избирательных участках Москвы выиграла компания МГТС. Также в день выборов будут задействованы порядка 1 тыс. камер, установленных в столичных школах для обеспечения безопасности детей, в тех случаях, когда в объектив камер попадает зона голосования. Выборы в Мосгордуму состоятся 14 сентября 2014 г. и пройдут по мажоритарной системе. Число депутатов в Мосгордуме шестого созыва увеличится с 35 до 45 человек из-за присоединения к городу территории «новой» Москвы.</text:p>
      <text:p text:style-name="Text_20_body">Кроме КОИБов на трети избирательных участков Мосгоризбирком уже обещал установить во всех местах голосования по две видеокамеры. Кроме того, все урны будут прозрачными, чтобы исключить возможность массового вброса бюллетеней.</text:p>
      <text:p text:style-name="Text_20_body">Об открытости избирательного процесса говорит еще тот факт,что скоро состоятся дебаты в прямом эфире, которые стартуют 18 августа,. Всего предполагается провести 45 раундов, в каждом из которых будут задействованы кандидаты от одного избирательного округа – от 5 до 7 человек. Каждый из кандидатов сможет представить свою собственную презентацию программы, и пообщаться со своими соперниками. На то, чтобы задать один вопрос, дается 30 секунд, на ответ - 1 минута. В конце программы участникам дадут по одной минуте на заключительное слово.</text:p>
      <text:p text:style-name="Text_20_body">Прямые трансляции можно будет наблюдать на каналах «Москва доверие» и «Москва 24»с которых радиостанции "Радио Москвы" и "Москва FM" будут передавать радиослушателям.</text:p>
      <text:p text:style-name="Text_20_body"><text:line-break/></text:p>
      <text:p text:style-name="Text_20_body">Адрес страницы: <text:a xlink:type="simple" xlink:href="http://chertanovo-juzhnoe.mos.ru/presscenter/news/detail/1197357.html" office:name=""><text:span text:style-name="Definition">http://chertanovo-juzhnoe.mos.ru/presscenter/news/detail/119735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2:40:10Z</meta:creation-date>
    <dc:date>2023-08-02T02:40:10Z</dc:date>
  </office:meta>
</office:document-meta>
</file>