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всех-районах-москвы-участковых-переведут-на-подконтрольные-им-участки"/>Во всех районах Москвы участковых переведут на подконтрольные им участки<text:bookmark-end text:name="во-всех-районах-москвы-участковых-переведут-на-подконтрольные-им-участки"/></text:h>
      <text:p text:style-name="First_20_paragraph">06.08.2014</text:p>
      <text:p text:style-name="Text_20_body">Начальник ГУ МВД Москвы Анатолий Якунин остался доволен экспериментом проведенным в ЮАО по "переселению" участковых на обслуживаемые ими участки ,он отметил, что теперь это планируют сделать во всем городе.Ранее от жителей поступало много жалоб, связанных с тем, что участковые работают неоперативно и непрофессионально. Данный эксперимент позволил и позволит расширить повышение  эффективности работы полиции. <text:line-break/><text:line-break/>Сергей Собянин поручил префекту ЮАО помочь полиции в поиске жилья для участковых.<text:line-break/>"Мы будем стараться, чтобы участковый уполномоченный проживал не только на административном участке, а желательно, чтобы он проживал в том доме, где располагается участковый пункт полиции", - отметил Якунин. <text:line-break/><text:line-break/><text:line-break/></text:p>
      <text:p text:style-name="Text_20_body"><text:line-break/>Ранее участковые встречались с гражданами на собраниях в школах, но практика показала, но дело в том что население посещает такие мероприятия редко и неактивно. Встречи во дворах помогут собрать большие количество жителей и таким образом создать большую пользу и доверие между участковыми и населением,  повысив тем самым эффективность работы полиции в данном направлении.<text:line-break/><text:line-break/></text:p>
      <text:p text:style-name="Text_20_body"><text:line-break/></text:p>
      <text:p text:style-name="Text_20_body">Адрес страницы: <text:a xlink:type="simple" xlink:href="http://chertanovo-juzhnoe.mos.ru/presscenter/news/detail/1191391.html" office:name=""><text:span text:style-name="Definition">http://chertanovo-juzhnoe.mos.ru/presscenter/news/detail/11913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1:03:32Z</meta:creation-date>
    <dc:date>2023-08-15T11:03:32Z</dc:date>
  </office:meta>
</office:document-meta>
</file>