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бу-мосстройинформ-информирует"/>ГБУ "Мосстройинформ" информирует<text:bookmark-end text:name="гбу-мосстройинформ-информирует"/></text:h>
      <text:p text:style-name="First_20_paragraph">23.08.2022</text:p>
      <text:p text:style-name="Text_20_body">На сайте СтроимПросто <text:a xlink:type="simple" xlink:href="https://stroimprosto-msk.ru/virtualnye-tury/" office:name=""><text:span text:style-name="Definition"><text:span text:style-name="T1">https://stroimprosto-msk.ru/virtualnye-tury/</text:span></text:span></text:a> представлен VR-тур разработанный специалистами ГБУ «Мосстроинформ», где любой желающий может прогуляться по обновленным кварталам и познакомиться с новыми домами по программе реновации.<text:line-break/></text:p>
      <text:p text:style-name="Text_20_body">На данный момент доступны семь виртуальных туров по кварталам 124, 125 и 126 района Фили-Давыдково, кварталу 79 Нижегородского района, двум кварталам - 798 и 800 - Пресненского района и квартал 19б Богородского района.</text:p>
      <text:p text:style-name="Text_20_body"><text:line-break/></text:p>
      <text:p text:style-name="Text_20_body">Адрес страницы: <text:a xlink:type="simple" xlink:href="http://chertanovo-juzhnoe.mos.ru/presscenter/news/detail/11008447.html" office:name=""><text:span text:style-name="Definition">http://chertanovo-juzhnoe.mos.ru/presscenter/news/detail/1100844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4T05:24:50Z</meta:creation-date>
    <dc:date>2023-10-24T05:24:50Z</dc:date>
  </office:meta>
</office:document-meta>
</file>