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мосстройинформ-разработает-виртуальные-туры-по-проектам-планировки-территорий-по-программе-реновации"/>ГБУ Мосстройинформ разработает виртуальные туры по проектам планировки территорий по программе реновации<text:bookmark-end text:name="гбу-мосстройинформ-разработает-виртуальные-туры-по-проектам-планировки-территорий-по-программе-реновации"/></text:h>
      <text:p text:style-name="First_20_paragraph">23.08.2022</text:p>
      <text:p text:style-name="Text_20_body">ГБУ Мосстройинформ разрабатывает 3D-туры по районам Москвы, включенным в программу реновации. С помощью этого инструмента жители столицы могут увидеть, каким станет территория после обновления, прогуляться по дворам и оценить будущий облик столицы. Главной целью проекта является повышение уровня информированности граждан о реализации программы реновации. Виртуальные туры создаются в соответствии с утверждёнными ППТ. Разработка виртуальных туров стартовала весной этого года. Первыми в нее попали 7 кварталов столицы: квартал 124,125 и 126 Пресненского района (ЦАО), квартал 79 Нижегородского района (ЮВАО) и кварталы 798 и 800 района Фили-Давыдково (ЗАО).</text:p>
      <text:p text:style-name="Text_20_body">В августе на сайте СтроимПросто <text:a xlink:type="simple" xlink:href="https://stroimprosto-msk.ru/virtualnye-tury/" office:name=""><text:span text:style-name="Definition">https://stroimprosto-msk.ru/virtualnye-tury/</text:span></text:a> любой желающий сможет совершить виртуальную прогулку по одному из них, не выходя из дома. Виртуальный тур создается с помощью технологии WebGL, благодаря которому любой житель города сможет увидеть интересующий его район застройки с любого устройства (компьютеры, смартфоны, планшеты на ios и android платформах). Для реализации проекта используется визуализация концепции застройки на месте сносимых домов в виртуальном туре с возможностью переключения в режим реального времени (панорамы текущей застройки).</text:p>
      <text:p text:style-name="Text_20_body">Открыв виртуальный тур на любом устройстве, пользователь сможет выбрать 3 режима просмотра района:</text:p>
      <text:p text:style-name="Text_20_body">Основной режим - пользователь сам управляет движением и может прогуляться по будущему району в любом направлении. Этот режим также включает возможность:</text:p>
      <text:p text:style-name="Text_20_body">- подойти к информационному стенду и узнать информацию об объектах;<text:line-break/><text:line-break/>- посмотреть панораму текущей застройки района в формате 360°<text:line-break/></text:p>
      <text:p text:style-name="Text_20_body">Режим полета - пользователь движется по определенно заданному маршруту, имея возможность рассматривать окружение.</text:p>
      <text:p text:style-name="Text_20_body">3D-просмотр - в данном режиме можно увидеть весь район с высоты птичьего полета с возможностью приближать и отдалять район, а также перемещаться по нему.</text:p>
      <text:p text:style-name="Text_20_body">Дополнительные возможности - пользователь может открыть карту окружения, которая показывает:</text:p>
      <text:p text:style-name="Text_20_body">§ названия улиц и номера домов.</text:p>
      <text:p text:style-name="Text_20_body">§ текущее местоположение пользователя;</text:p>
      <text:p text:style-name="Text_20_body">§ точки, с которых можно начать виртуальный тур.</text:p>
      <text:p text:style-name="Text_20_body">Также на Московском урбанистическом форуме, который пройдет с 1 по 22 августа в Манеже, жители Москвы и гости столицы смогут полностью погрузиться в атмосферу новой застройки района Фили-Давыдково с помощью шлема виртуальной реальности. VR-технология позволит вам по-настоящему почувствовать себя внутри обновленного района, представить себя его жителем и увидеть, какой красивой станет территория благодаря программе реновации.</text:p>
      <text:p text:style-name="Text_20_body"><text:line-break/></text:p>
      <text:p text:style-name="Text_20_body">Адрес страницы: <text:a xlink:type="simple" xlink:href="http://chertanovo-juzhnoe.mos.ru/presscenter/news/detail/11008429.html" office:name=""><text:span text:style-name="Definition">http://chertanovo-juzhnoe.mos.ru/presscenter/news/detail/1100842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1:54Z</meta:creation-date>
    <dc:date>2023-08-22T19:11:54Z</dc:date>
  </office:meta>
</office:document-meta>
</file>