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ение-платной-парковочной-зоны"/>Расширение платной парковочной зоны<text:bookmark-end text:name="расширение-платной-парковочной-зоны"/></text:h>
      <text:p text:style-name="First_20_paragraph">26.03.2021</text:p>
      <text:p text:style-name="Text_20_body">С 05 апреля 2021 года в районе Чертаново Южное появятся новые платные парковочные места.</text:p>
      <text:p text:style-name="Text_20_body"><text:line-break/></text:p>
      <text:p text:style-name="Text_20_body">Адрес страницы: <text:a xlink:type="simple" xlink:href="http://chertanovo-juzhnoe.mos.ru/parking/news/detail/9817065.html" office:name=""><text:span text:style-name="Definition">http://chertanovo-juzhnoe.mos.ru/parking/news/detail/981706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3:51:17Z</meta:creation-date>
    <dc:date>2023-06-14T03:51:17Z</dc:date>
  </office:meta>
</office:document-meta>
</file>