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лата-парковки."/>Оплата парковки.<text:bookmark-end text:name="оплата-парковки."/></text:h>
      <text:p text:style-name="First_20_paragraph">24.06.2019</text:p>
      <text:p text:style-name="Text_20_body"><text:a xlink:type="simple" xlink:href="https://parking.mos.ru/news/1672/" office:name=""><text:span text:style-name="Definition"><text:span text:style-name="T1">ВОДИТЕЛИ СМОГУТ ИСПРАВИТЬ ОШИБКИ, ДОПУЩЕННЫЕ ПРИ ОПЛАТЕ ПАРКОВКИ</text:span></text:span></text:a></text:p>
      <text:p text:style-name="Text_20_body"><text:line-break/></text:p>
      <text:p text:style-name="Text_20_body">Адрес страницы: <text:a xlink:type="simple" xlink:href="http://chertanovo-juzhnoe.mos.ru/parking/news/detail/8171253.html" office:name=""><text:span text:style-name="Definition">http://chertanovo-juzhnoe.mos.ru/parking/news/detail/817125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1:28Z</meta:creation-date>
    <dc:date>2025-04-09T23:51:28Z</dc:date>
  </office:meta>
</office:document-meta>
</file>