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рковки-в-районе-чертаново-южное-станут-бесплатными-8-марта"/>Парковки в районе Чертаново Южное станут бесплатными 8 марта<text:bookmark-end text:name="парковки-в-районе-чертаново-южное-станут-бесплатными-8-марта"/></text:h>
      <text:p text:style-name="First_20_paragraph">06.03.2017</text:p>
      <text:p text:style-name="Text_20_body"><text:a xlink:type="simple" xlink:href="http://gazeta-chertanovo-juzhnoe.ru/wp-content/uploads/2016/11/2016-02-04_163853.jpg" office:name=""><text:span text:style-name="Definition"/></text:a></text:p>
      <text:p text:style-name="Text_20_body">Автомобильные парковки района Чертаново Южное 8 марта станут бесплатными. При этом огороженные плоскостные парковки со шлагбаумами останутся платными. Об очередных праздничных парковочных каникулах сообщает официальный портал мэра и правительства Москвы со ссылкой на главу Департамента транспорта и развития дорожно-транспортной структуры Максима Ликсутова.</text:p>
      <text:p text:style-name="Text_20_body">В сообщении говорится, что такой шаг не осложнит дорожную обстановку, так как трафик в выходные и праздничные дни традиционно снижается.</text:p>
      <text:p text:style-name="Text_20_body">Напомним, 26 декабря прошлого года в районе расширилась зона платной парковки – в нее вошел участок на Варшавском шоссе (нечетная сторона от пересечения с полосой отвода Малого кольца Московской железной дороги до пересечения с Павелецким направлением Московской железной дороги).</text:p>
      <text:p text:style-name="Text_20_body">Кроме того, в 2015 году платной стала зона на Варшавском шоссе от южных границ владения 144, корпус 2, строение 2 до пересечения с МКАД и нечетная сторона от пересечения с улицей Подольских Курсантов до пересечения с 3-м Дорожным проездом.</text:p>
      <text:p text:style-name="Text_20_body"><text:line-break/></text:p>
      <text:p text:style-name="Text_20_body">Адрес страницы: <text:a xlink:type="simple" xlink:href="http://chertanovo-juzhnoe.mos.ru/parking/news/detail/5148440.html" office:name=""><text:span text:style-name="Definition">http://chertanovo-juzhnoe.mos.ru/parking/news/detail/51484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1T08:14:16Z</meta:creation-date>
    <dc:date>2024-10-11T08:14:16Z</dc:date>
  </office:meta>
</office:document-meta>
</file>