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томобилисты-смогут-пользоваться-парковками-района-бесплатно-с-23-по-26-февраля"/>Автомобилисты смогут пользоваться парковками района бесплатно с 23 по 26 февраля<text:bookmark-end text:name="автомобилисты-смогут-пользоваться-парковками-района-бесплатно-с-23-по-26-февраля"/></text:h>
      <text:p text:style-name="First_20_paragraph">20.02.2017</text:p>
      <text:p text:style-name="Text_20_body"><text:a xlink:type="simple" xlink:href="http://gazeta-chertanovo-juzhnoe.ru/wp-content/uploads/2017/01/DSC_0340.jpg" office:name=""><text:span text:style-name="Definition"/></text:a></text:p>
      <text:p text:style-name="Text_20_body">Автомобильные парковки района Чертаново Южное станут бесплатными в период с 23 по 26 февраля. Парковочные каникулы проведут по всей Москве в связи с праздниками.</text:p>
      <text:p text:style-name="Text_20_body">«Парковки на улицах Москвы с 23 по 26 февраля будут бесплатными, исключения составят плоскостные парковки со шлагбаумами», – сообщила пресс-служба ГКУ «Администратор московского парковочного пространства».</text:p>
      <text:p text:style-name="Text_20_body">Напомним, 26 декабря прошлого года в районе расширилась зона платной парковки – в нее вошел участок на Варшавском шоссе (нечетная сторона от пересечения с полосой отвода Малого кольца Московской железной дороги до пересечения с Павелецким направлением Московской железной дороги).</text:p>
      <text:p text:style-name="Text_20_body">Кроме того, в 2015 году платной стала зона на Варшавском шоссе от южных границ владения 144, корпус 2, строение 2 до пересечения с Московской кольцевой автомобильной дорогой и нечетная сторона от пересечения с улицей Подольских Курсантов до пересечения с 3-м Дорожным проездом.</text:p>
      <text:p text:style-name="Text_20_body"><text:line-break/></text:p>
      <text:p text:style-name="Text_20_body">Адрес страницы: <text:a xlink:type="simple" xlink:href="http://chertanovo-juzhnoe.mos.ru/parking/news/detail/5010981.html" office:name=""><text:span text:style-name="Definition">http://chertanovo-juzhnoe.mos.ru/parking/news/detail/501098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8T05:54:00Z</meta:creation-date>
    <dc:date>2024-09-18T05:54:00Z</dc:date>
  </office:meta>
</office:document-meta>
</file>