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автовладельцы-района-могут-воспользоваться-новой-опцией-приложения-парковки-москвы"/>Автовладельцы района могут воспользоваться новой опцией приложения «Парковки Москвы»<text:bookmark-end text:name="автовладельцы-района-могут-воспользоваться-новой-опцией-приложения-парковки-москвы"/></text:h>
      <text:p text:style-name="First_20_paragraph">13.01.2017</text:p>
      <text:p text:style-name="Text_20_body">Жители района Чертаново Южное смогут проложить маршрут до оставленной на платной стоянке машины. Такая опция появилась в приложении «Парковки Москвы».</text:p>
      <text:p text:style-name="Text_20_body">Для поиска автомобиля нужно нажать значок «Геолокации» – приложение определит местонахождение транспортного средства, проложит пеший маршрут и определит примерное время в пути.</text:p>
      <text:p text:style-name="Text_20_body">Официальный портал мэра и правительства Москвы сообщает, что пользователи приложения также смогут увидеть на карте ближайшую парковку и действующий на ней тариф, кроме того, значительно упростили запуск парковочной сессии со встроенной карты столичных стоянок и добавили инструкция по работе с сервисом.</text:p>
      <text:p text:style-name="Text_20_body">Обновленную версию приложения уже можно скачать в App Store и Google Play Market.</text:p>
      <text:p text:style-name="Text_20_body">Напомним, платные парковки в районе Чертаново Южное расположены на Варшавском шоссе.</text:p>
      <text:p text:style-name="Text_20_body"><text:line-break/></text:p>
      <text:p text:style-name="Text_20_body">Адрес страницы: <text:a xlink:type="simple" xlink:href="http://chertanovo-juzhnoe.mos.ru/parking/news/detail/4666563.html" office:name=""><text:span text:style-name="Definition">http://chertanovo-juzhnoe.mos.ru/parking/news/detail/4666563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0-10T21:13:18Z</meta:creation-date>
    <dc:date>2024-10-10T21:13:18Z</dc:date>
  </office:meta>
</office:document-meta>
</file>