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появится-новая-зона-платной-парковки-с-26-декабря"/>В районе появится новая зона платной парковки с 26 декабря<text:bookmark-end text:name="в-районе-появится-новая-зона-платной-парковки-с-26-декабря"/></text:h>
      <text:p text:style-name="First_20_paragraph">21.12.2016</text:p>
      <text:p text:style-name="Text_20_body">В районе Чертаново Южное организуют дополнительную зону платной парковки. Об этом сообщает Единый транспортный портал Москвы.</text:p>
      <text:p text:style-name="Text_20_body">Под парковочное пространство отведут участок на Варшавском шоссе (нечетная сторона от пересечения с полосой отвода Малого кольца Московской железной дороги до пересечения с Павелецким направлением Московской железной дороги). Плата за парковку начнет взиматься с 26 декабря.</text:p>
      <text:p text:style-name="Text_20_body">Напомним, в конце 2015 года на территории района также ввели зоны платной парковки. Они расположились на Варшавском шоссе (от южных границ владения 144, корпус 2, строение 2 по Варшавскому шоссе до пересечения с Московской кольцевой автомобильной дорогой и нечетная сторона от пересечения с улицей Подольских курсантов до пересечения с 3-м Дорожным проездом).</text:p>
      <text:p text:style-name="Text_20_body"><text:line-break/></text:p>
      <text:p text:style-name="Text_20_body">Адрес страницы: <text:a xlink:type="simple" xlink:href="http://chertanovo-juzhnoe.mos.ru/parking/news/detail/4493872.html" office:name=""><text:span text:style-name="Definition">http://chertanovo-juzhnoe.mos.ru/parking/news/detail/449387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3T21:51:54Z</meta:creation-date>
    <dc:date>2024-08-13T21:51:54Z</dc:date>
  </office:meta>
</office:document-meta>
</file>