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стоимость-часа-парковки-на-новых-участках-улично-дорожной-сети-составит-40-рублей"/>Стоимость часа парковки на новых участках улично-дорожной сети составит 40 рублей<text:bookmark-end text:name="стоимость-часа-парковки-на-новых-участках-улично-дорожной-сети-составит-40-рублей"/></text:h>
      <text:p text:style-name="First_20_paragraph">20.12.2016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В соответствии с приказом от 01.12.2016 № 61-02-471/6 Департамента транспорта и развития дорожно-транспортной инфраструктуры города Москвы с 26 декабря 2016 года районы: Богородское, Сокольники, Восточное Измайлово, Измайлово, Северное Измайлово, Ивановское, Новогиреево, Перово, Преображенское, Соколиная Гора, Филевский Парк, Крылатское, Раменки, Фили- Давыдково, Котловка, Лефортово, Южнопортовый, Нижегородский, Выхино - Жулебино, Люблино, Марьино, Рязанский, Братеево, Даниловский, Москворечье- Сабурово, Нагатино-Садовники, Нагатинский Затон, Зябликово, Орехово-Борисово Южное, Орехово-Борисово Северное, Центральное Чертаново, Покровское- Стрешнево, Южное Тушино, Северное Тушино, Строгино, Савеловский, Сокол, Войковский, Хорошевский, Бутырский, Марьина Роща, Марфино, Останкинский, Свиблово, Северное Медведково, Басманный, Красносельский будут включены в зону организации платной городской парковки.</text:p>
            <text:p text:style-name="Table_20_Contents">Стоимость часа парковки на новых участках улично-дорожной сети составит 40 рублей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arking/news/detail/4485265.html" office:name=""><text:span text:style-name="Definition">http://chertanovo-juzhnoe.mos.ru/parking/news/detail/448526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1:15Z</meta:creation-date>
    <dc:date>2025-04-09T23:51:15Z</dc:date>
  </office:meta>
</office:document-meta>
</file>