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оличные-автомобилисты-смогут-оплатить-штрафы-со-скидкой-через-приложение-парковки-москвы"/>Столичные автомобилисты смогут оплатить штрафы со скидкой через приложение «Парковки Москвы»<text:bookmark-end text:name="столичные-автомобилисты-смогут-оплатить-штрафы-со-скидкой-через-приложение-парковки-москвы"/></text:h>
      <text:p text:style-name="First_20_paragraph">04.10.2016</text:p>
      <text:p text:style-name="Text_20_body">В новой версии мобильного приложения «Парковки Москвы» пользователи смогут оплатить штрафы за нарушение правил дорожного движения со скидкой 50%.</text:p>
      <text:p text:style-name="Text_20_body">Это могут быть взыскания за негрубые нарушения ПДД, такие как превышение скорости, парковка под запрещающими знаками и другие. Система сама подскажет, какие из выписанных денежных наказаний можно оплатить со скидкой. Для этого в разделе «Штрафы» нужно выбрать автомобиль из списка зарегистрированных и сразу же оплатить.</text:p>
      <text:p text:style-name="Text_20_body">Согласно изменениям в федеральном законодательстве, погасить штраф со скидкой за нарушение ПДД можно в течение 20 дней с момента его получения. Скидка не распространяется, если водителя привлекут к ответственности за управление автомобилем в состоянии алкогольного опьянения, ДТП с пострадавшими, а также за повторные нарушения.</text:p>
      <text:p text:style-name="Text_20_body">Помимо приложения «Парковки Москвы», среди городских ресурсов штрафы с 50-процентной скидкой можно погасить на столичном портале госуслуг и на сайте «Автокод».</text:p>
      <text:p text:style-name="Text_20_body"><text:line-break/></text:p>
      <text:p text:style-name="Text_20_body">Адрес страницы: <text:a xlink:type="simple" xlink:href="http://chertanovo-juzhnoe.mos.ru/parking/news/detail/3881140.html" office:name=""><text:span text:style-name="Definition">http://chertanovo-juzhnoe.mos.ru/parking/news/detail/388114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23:51:14Z</meta:creation-date>
    <dc:date>2025-04-09T23:51:14Z</dc:date>
  </office:meta>
</office:document-meta>
</file>