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могут-заранее-продлить-резидентное-разрешение-на-парковку"/>МОСКВИЧИ МОГУТ ЗАРАНЕЕ ПРОДЛИТЬ РЕЗИДЕНТНОЕ РАЗРЕШЕНИЕ НА ПАРКОВКУ<text:bookmark-end text:name="москвичи-могут-заранее-продлить-резидентное-разрешение-на-парковку"/></text:h>
      <text:p text:style-name="First_20_paragraph">17.08.2016</text:p>
      <text:p text:style-name="Text_20_body">Жители районов Москвы, где с 10 октября 2015 года появилась платная парковка, могут заранее продлить свои резидентные разрешения на бесплатную парковку. Речь идет о москвичах, проживающих в районах Басманный, Красносельский, Аэропорт, Савеловский, Хорошевский, Сокольники, Лефортово, Печатники и других. Заявление на продление резидентного разрешения на парковку можно подать через портал госуслуг pgu.mos.ru. Также резиденты могут обратиться в многофункциональный центр «Мои документы». Список документов представлен в разделе льготы http://parking.mos.ru/about/123/. Сроки рассмотрения обращения не более 6 рабочих дней. Новое резидентное разрешение начнет действовать после окончания срока действия предыдущего разрешения. Резидентное разрешение дает право на бесплатную парковку в пределах района проживания с 20.00 до 8.00 ежедневно в течение года. За парковку с 8.00 до 20.00 ежедневно нужно дополнительно внести годовую резидентную плату в размере 3 тыс. рублей. Разрешения выдаются по принципу: «одна квартира – два разрешения». С 10 октября 2015 года платная парковка появилась на 95 улицах города, расположенных между Третьим транспортным кольцом и МКАД. Стоимость парковки – 40 рублей в час. Точечное расширение зоны платной парковки затронуло районы: Басманный, Красносельский, Аэропорт, Савеловский, Хорошевский, Алексеевский, Останкинский, Отрадное, Преображенское, Соколиная гора, Сокольники, Лефортово, Нижегородский, Печатники, Южнопортовый, Северное и Центральное Чертаново, Царицыно, Академический, Котловка, Черемушки, Дорогомилово, Филевский парк и Щукино.</text:p>
      <text:p text:style-name="Text_20_body"><text:line-break/></text:p>
      <text:p text:style-name="Text_20_body">Адрес страницы: <text:a xlink:type="simple" xlink:href="http://chertanovo-juzhnoe.mos.ru/parking/news/detail/3554870.html" office:name=""><text:span text:style-name="Definition">http://chertanovo-juzhnoe.mos.ru/parking/news/detail/355487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7:52:44Z</meta:creation-date>
    <dc:date>2023-08-22T07:52:44Z</dc:date>
  </office:meta>
</office:document-meta>
</file>