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стему-голосовой-оплаты-паркинга-запустили-в-столице"/>Систему голосовой оплаты паркинга запустили в столице<text:bookmark-end text:name="систему-голосовой-оплаты-паркинга-запустили-в-столице"/></text:h>
      <text:p text:style-name="First_20_paragraph">15.08.2016</text:p>
      <text:p text:style-name="Text_20_body">С 1 августа в столице заработал пилотный сервис голосовой оплаты парковки. Водители могут это сделать с помощью звонка с мобильного телефона.</text:p>
      <text:p text:style-name="Text_20_body">Для этого нужно позвонить по короткому номеру 3210 либо набрать 8 (495) 539-54-54. Выбрав необходимый раздел в голосовом меню, надо назвать автоответчику номер парковочной зоны, желаемую продолжительность стоянки и указать госномер автомобиля. Система автоматически распознает слова, повторит их и запросит подтверждение для начала парковки. Закончить сессию можно с помощью повторного звонка либо другими способами — через приложение «Парковки Москвы» или отправив смс-сообщение на номер 7757 с командой «с».</text:p>
      <text:p text:style-name="Text_20_body">«Мы вводим новый способ оплаты в режиме пилотного проекта, его действие продлится до конца года. В течение этого времени мы будем собирать отклики автовладельцев, их пожелания и замечания о работе сервиса, анализировать статистику его использования и после этого примем решение о необходимости внедрения такого способа оплаты на постоянной основе», — отметил генеральный директор ГКУ «Администратор московского парковочного пространства» Александр Гривняк.</text:p>
      <text:p text:style-name="Text_20_body">Добавим, что все существующие способы оплаты также сохраняются.</text:p>
      <text:p text:style-name="Text_20_body"><text:line-break/></text:p>
      <text:p text:style-name="Text_20_body">Адрес страницы: <text:a xlink:type="simple" xlink:href="http://chertanovo-juzhnoe.mos.ru/parking/news/detail/3540560.html" office:name=""><text:span text:style-name="Definition">http://chertanovo-juzhnoe.mos.ru/parking/news/detail/354056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0:00:10Z</meta:creation-date>
    <dc:date>2025-02-20T10:00:10Z</dc:date>
  </office:meta>
</office:document-meta>
</file>