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ециальные-парковочные-места-для-грузового-транспорта"/>Специальные парковочные места для грузового транспорта<text:bookmark-end text:name="специальные-парковочные-места-для-грузового-транспорта"/></text:h>
      <text:p text:style-name="First_20_paragraph">04.07.2016</text:p>
      <text:p text:style-name="Text_20_body">Целью организации мест разгрузочно-погрузочных работ в городе Москве является снижение количества случаев остановки грузовых автотранспортных средств далее первого ряда проезжей части, а также увеличение скорости и удобства доставки грузов к торговым объектам, при этом они должны: - располагаться на улицах с числом полос для движения не более 2 в каждую сторону; - предназначаться для обслуживания не менее чем 5 торговых объектов, расположенных в пределах шаговой доступности от мест разгрузочно-погрузочных работ (не более 100 м в каждую сторону), при этом указанные объекты не должны иметь возможности осуществления погрузочно-разгрузочных работ с дворовой территории или встроенный в здание дебаркадер. В этой связи в средствах массовой информации и информационно-телекоммуникационной сети «Интернет» предполагается размещение оповещения о возможности внесения предложений в Государственное казенное учреждение города Москвы – Центр организации дорожного движения по адресам организации МРП со стороны представителей бизнес-сообщества и автоперевозчиков.</text:p>
      <text:p text:style-name="Text_20_body"><text:line-break/></text:p>
      <text:p text:style-name="Text_20_body">Адрес страницы: <text:a xlink:type="simple" xlink:href="http://chertanovo-juzhnoe.mos.ru/parking/news/detail/3278242.html" office:name=""><text:span text:style-name="Definition">http://chertanovo-juzhnoe.mos.ru/parking/news/detail/327824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4T10:53:53Z</meta:creation-date>
    <dc:date>2024-08-04T10:53:53Z</dc:date>
  </office:meta>
</office:document-meta>
</file>