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я-о-возможности-внесения-предложений-по-адресам-организации-мрп-со-стороны-представителей-бизнес-сообщества-и-автоперевозчиков"/>Оповещения о возможности внесения предложений по адресам организации МРП со стороны представителей бизнес-сообщества и автоперевозчиков<text:bookmark-end text:name="оповещения-о-возможности-внесения-предложений-по-адресам-организации-мрп-со-стороны-представителей-бизнес-сообщества-и-автоперевозчиков"/></text:h>
      <text:p text:style-name="First_20_paragraph">28.06.2016</text:p>
      <text:p text:style-name="Text_20_body">Целью организации МРП в городе Москве является снижение количества случаев остановки грузовых автотранспортных средств далее первого ряда проезжей части, а также увеличение скорости и удобства доставки грузов к торговым объектам, при этом они должны: - располагаться на улицах с числом полос для движения не более 2 в каждую сторону; - предназначаться для обслуживания не менее чем 5 торговых объектов, расположенных в пределах шаговой доступности от МРП (не более 100 м в каждую сторону), при этом указанные объекты не должны иметь возможности осуществления погрузочно-разгрузочных работ с дворовой территории или встроенный в здание дебаркадер. Данные места предназначены для размещения всех грузовых автотранспортных средств с разрешенной максимальной массой более 1,5 тонн. Введение МРП не ограничивает водителей грузового автотранспорта, в праве пользования платными городскими парковками, предназначенными для размещения всех видов автотранспортных средств, в случае если грузовое автотранспортное средство имеет габаритные размеры, позволяющие совершать стоянку на таких парковочных местах. Актуальный перечень МРП утвержден приказом Департамента транспорта и развития дорожно-транспортной инфраструктуры города Москвы (далее - Департамент) от 29.10.2014 N° 61-02-276/4 «Об утверждении перечня специальных парковочных мест для грузового транспорта». Вместе с тем, в настоящее время Департаментом прорабатывается вопрос организации дополнительных МРП в городе Москве. Все возможные предложения по адресам организации МРП, отвечающим вышеуказанным критериям, вы можете направлять в Государственное казенное учреждение города Москвы - Центр организации дорожного движения Правительства Москвы.</text:p>
      <text:p text:style-name="Text_20_body"><text:line-break/></text:p>
      <text:p text:style-name="Text_20_body">Адрес страницы: <text:a xlink:type="simple" xlink:href="http://chertanovo-juzhnoe.mos.ru/parking/news/detail/3242274.html" office:name=""><text:span text:style-name="Definition">http://chertanovo-juzhnoe.mos.ru/parking/news/detail/32422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2T18:56:59Z</meta:creation-date>
    <dc:date>2023-11-02T18:56:59Z</dc:date>
  </office:meta>
</office:document-meta>
</file>