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13-июня-парковка-в-столице-будет-бесплатной"/>12 и 13 июня парковка в столице будет бесплатной<text:bookmark-end text:name="и-13-июня-парковка-в-столице-будет-бесплатной"/></text:h>
      <text:p text:style-name="First_20_paragraph">09.06.2016</text:p>
      <text:p text:style-name="Text_20_body">Не платить за парковку на столичных улицах водители смогут в предстоящие праздничные дни. Бесплатный режим будет действовать с 00:00 до 24:00 12 и 13 июня. Об этом рассказал глава Департамента транспорта и развития дорожно-транспортной инфраструктуры Москвы Максим Ликсутов.</text:p>
      <text:p text:style-name="Text_20_body">«Во время празднования Дня России для автомобилистов бесплатно будут доступны 67 тысяч мест на улицах, входящих в состав московского парковочного пространства. Интенсивность движения на дорогах в воскресные и праздничные дни снижается. Так, на прошедших майских праздниках бесплатная парковка действовала в течение пяти дней и, по данным мониторинга дорожно-транспортной обстановки, такой режим не вызвал затруднений в движении транспорта», — отметил Ликсутов.</text:p>
      <text:p text:style-name="Text_20_body">Департамент призывает водителей парковаться правильно и обращать внимание на дорожные знаки. Оставлять машины разрешено только в специально предназначенных для этого местах. За нарушениями следят комплексы фотовидеофиксации.</text:p>
      <text:p text:style-name="Text_20_body">Кроме того, из-под знаков с табличкой «Работает эвакуатор» машину могут увезти на спецстоянку.</text:p>
      <text:p text:style-name="Text_20_body"><text:line-break/></text:p>
      <text:p text:style-name="Text_20_body">Адрес страницы: <text:a xlink:type="simple" xlink:href="http://chertanovo-juzhnoe.mos.ru/parking/news/detail/3107171.html" office:name=""><text:span text:style-name="Definition">http://chertanovo-juzhnoe.mos.ru/parking/news/detail/310717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0:56Z</meta:creation-date>
    <dc:date>2025-04-09T23:50:56Z</dc:date>
  </office:meta>
</office:document-meta>
</file>