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уйтесь-правильно"/>Паркуйтесь правильно!<text:bookmark-end text:name="паркуйтесь-правильно"/></text:h>
      <text:p text:style-name="First_20_paragraph">01.06.2016</text:p>
      <text:p text:style-name="Text_20_body"><text:line-break/></text:p>
      <text:p text:style-name="Text_20_body">Адрес страницы: <text:a xlink:type="simple" xlink:href="http://chertanovo-juzhnoe.mos.ru/parking/news/detail/3057901.html" office:name=""><text:span text:style-name="Definition">http://chertanovo-juzhnoe.mos.ru/parking/news/detail/305790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0:59Z</meta:creation-date>
    <dc:date>2025-04-09T23:50:59Z</dc:date>
  </office:meta>
</office:document-meta>
</file>