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йские-праздники-столичных-автомобилистов-ждет-пять-дней-бесплатной-парковки"/>В майские праздники столичных автомобилистов ждет пять дней бесплатной парковки<text:bookmark-end text:name="в-майские-праздники-столичных-автомобилистов-ждет-пять-дней-бесплатной-парковки"/></text:h>
      <text:p text:style-name="First_20_paragraph">28.04.2016</text:p>
      <text:p text:style-name="Text_20_body">В майские праздники москвичи смогут сэкономить на оплате парковки. Бесплатно ставить машины на городских улицах автомобилистам будет разрешено в общей сложности пять дней: 1, 2 и 3 мая, а также 8 и 9 мая.</text:p>
      <text:p text:style-name="Text_20_body">«В праздничные дни многие москвичи предпочитают выехать за город или устроить семейные пешие прогулки. Анализ транспортной ситуации показывает, что интенсивность движения транспорта в эти дни снижается, и те горожане, которые решат использовать автомобиль для поездок в городе, не создадут существенного дефицита парковочных мест. С 1 по 3 мая, а также 8 и 9 мая для автомобилистов бесплатно будут доступны 67 тысяч мест на улицах, входящих в состав московского парковочного пространства», - отметил руководитель Департамента транспорта и развития дорожно-транспортной инфраструктуры Москвы Максим Ликсутов.</text:p>
      <text:p text:style-name="Text_20_body">Напомним, бесплатную парковку по воскресеньям и праздникам на постоянной основе ввели с 1 января 2016 года. Теперь все желающие смогут оставлять свои машины на улицах города с 00:00 до 24:00:</text:p>
      <text:p text:style-name="Text_20_body">— <text:span text:style-name="T1">по нерабочим праздничным дням;</text:span></text:p>
      <text:p text:style-name="Text_20_body">— <text:span text:style-name="T1">по воскресеньям;</text:span></text:p>
      <text:p text:style-name="Text_20_body">— <text:span text:style-name="T1">по выходным дням (суббота и воскресенье), перенесённым в соответствии с федеральным законом;</text:span></text:p>
      <text:p text:style-name="Text_20_body">— <text:span text:style-name="T1">по субботам, следующим за праздничным или выходным днём.</text:span></text:p>
      <text:p text:style-name="Text_20_body"><text:line-break/></text:p>
      <text:p text:style-name="Text_20_body">Адрес страницы: <text:a xlink:type="simple" xlink:href="http://chertanovo-juzhnoe.mos.ru/parking/news/detail/2863720.html" office:name=""><text:span text:style-name="Definition">http://chertanovo-juzhnoe.mos.ru/parking/news/detail/28637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9:52Z</meta:creation-date>
    <dc:date>2025-04-09T23:49:52Z</dc:date>
  </office:meta>
</office:document-meta>
</file>