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с-6-по-8-марта-смогут-парковаться-бесплатно"/>Москвичи с 6 по 8 марта смогут парковаться бесплатно<text:bookmark-end text:name="москвичи-с-6-по-8-марта-смогут-парковаться-бесплатно"/></text:h>
      <text:p text:style-name="First_20_paragraph">03.03.2016</text:p>
      <text:p text:style-name="Text_20_body">В предстоящие праздники москвичи смогут бесплатно парковать свои машины (6, 7 и 8 марта). Об этом сообщил глава Департамента транспорта и развития дорожно-транспортной инфраструктуры столицы Максим Ликсутов.</text:p>
      <text:p text:style-name="Text_20_body">«Мэр Москвы Сергей Собянин поручил сделать бесплатными в воскресные дни и праздники все парковки на улично-дорожной сети. Такой режим с этого года закреплён для московских парковок на постоянной основе. Поэтому с воскресенья, 6 марта, и до вторника, 8 марта, более 67 тысяч платных мест на улицах города будут бесплатными для всех автомобилистов. Проведённые замеры показали, что благодаря общему снижению интенсивности движения транспорта в праздничные дни бесплатный режим парковки не приводит к ухудшению дорожной ситуации», - отметил Ликсутов.</text:p>
      <text:p text:style-name="Text_20_body">Ранее столичное правительство признало успешным эксперимент по введению бесплатной парковки в праздники и выходные.</text:p>
      <text:p text:style-name="Text_20_body"><text:line-break/></text:p>
      <text:p text:style-name="Text_20_body">Адрес страницы: <text:a xlink:type="simple" xlink:href="http://chertanovo-juzhnoe.mos.ru/parking/news/detail/2571748.html" office:name=""><text:span text:style-name="Definition">http://chertanovo-juzhnoe.mos.ru/parking/news/detail/257174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9:55Z</meta:creation-date>
    <dc:date>2025-04-09T23:49:55Z</dc:date>
  </office:meta>
</office:document-meta>
</file>