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е-автомобилисты-в-праздничные-дни-февраля-смогут-бесплатно-парковаться-на-всех-улицах"/>Столичные автомобилисты в праздничные дни февраля смогут бесплатно парковаться на всех улицах<text:bookmark-end text:name="столичные-автомобилисты-в-праздничные-дни-февраля-смогут-бесплатно-парковаться-на-всех-улицах"/></text:h>
      <text:p text:style-name="First_20_paragraph">18.02.2016</text:p>
      <text:p text:style-name="Text_20_body">В предстоящие выходные столичные водители смогут бесплатно парковаться на городских стоянках — 21, 22 и 23 февраля. Об этом сообщил глава Департамента транспорта Москвы Максим Ликсутов.</text:p>
      <text:p text:style-name="Text_20_body">«В период празднования Дня защитника Отечества и Международного женского дня горожане смогут бесплатно пользоваться 67,5 тысячи мест в зоне московского парковочного пространства. Мы запустили бесплатную парковку по воскресеньям и праздникам в качестве эксперимента полтора года назад. Проведённые исследования показывают, что интенсивность движения транспорта в эти дни снижается, и такой режим не вызывает ухудшения дорожно-транспортной обстановки», - отметил Ликсутов.</text:p>
      <text:p text:style-name="Text_20_body">Он также отметил, что эксперимент был признан удачным и в конце прошлого года мэр Москвы Сергей Собянин принял решение сохранить такой порядок на постоянной основе.</text:p>
      <text:p text:style-name="Text_20_body">«Теперь каждый автомобилист может по воскресеньям и официальным праздничным дням бесплатно парковать машину на любой улице, включённой в состав московского парковочного пространства», - уточнил Ликсутов.</text:p>
      <text:p text:style-name="Text_20_body">Напомним, что нарушения правил остановки и стоянки в автоматическом режиме фиксируют мобильные комплексы. Сумма взыскания составляет 3 тысячи рублей. Кроме того, из-под запрещающих знаков, оснащённых табличкой «Работает эвакуатор», машины перемещают на штрафстоянку.</text:p>
      <text:p text:style-name="Text_20_body"><text:line-break/></text:p>
      <text:p text:style-name="Text_20_body">Адрес страницы: <text:a xlink:type="simple" xlink:href="http://chertanovo-juzhnoe.mos.ru/parking/news/detail/2530860.html" office:name=""><text:span text:style-name="Definition">http://chertanovo-juzhnoe.mos.ru/parking/news/detail/253086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0:34Z</meta:creation-date>
    <dc:date>2025-04-09T23:50:34Z</dc:date>
  </office:meta>
</office:document-meta>
</file>