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смогут-высказать-свое-мнение-об-организации-дорожного-движения-и-платных-парковках"/>Москвичи смогут высказать свое мнение об организации дорожного движения и платных парковках<text:bookmark-end text:name="москвичи-смогут-высказать-свое-мнение-об-организации-дорожного-движения-и-платных-парковках"/></text:h>
      <text:p text:style-name="First_20_paragraph">16.02.2016</text:p>
      <text:p text:style-name="Text_20_body">В столице планируют провести опрос жителей на темы – организации дорожного движения и платных парковок. Об этом сообщает <text:a xlink:type="simple" xlink:href="http://icmos.ru/news/34857-ampp-provedet-opros-moskvichey-po-organizatsii-dorozhnogo-dvizheniya-i-platnym-parkovkam/" office:name=""><text:span text:style-name="Definition">информационный центр правительства Москвы</text:span></text:a>.</text:p>
      <text:p text:style-name="Text_20_body">«Опрос планирует провести ГКУ ″Администратор московского парковочного пространства″. Он будет касаться организации дорожного движения и платных парковок», - говорится в сообщении.</text:p>
      <text:p text:style-name="Text_20_body">Победителю конкурса предстоит разработать концепцию социологического исследования и провести опросы.</text:p>
      <text:p text:style-name="Text_20_body">«Телефонные опросы запланированы в 35 районах Москвы, предположительно, будет опрошено 5 тысяч 250 человек», - уточняется в материале.</text:p>
      <text:p text:style-name="Text_20_body">Добавим, что узнать полную информацию о платных парковках в столице можно <text:a xlink:type="simple" xlink:href="http://parking.mos.ru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chertanovo-juzhnoe.mos.ru/parking/news/detail/2523061.html" office:name=""><text:span text:style-name="Definition">http://chertanovo-juzhnoe.mos.ru/parking/news/detail/25230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9:55Z</meta:creation-date>
    <dc:date>2025-04-09T23:49:55Z</dc:date>
  </office:meta>
</office:document-meta>
</file>