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идентные-разрешения-в-новых-зонах-платной-парковки-получили-более-8-тысяч-москвичей"/>Резидентные разрешения в новых зонах платной парковки получили более 8 тысяч москвичей<text:bookmark-end text:name="резидентные-разрешения-в-новых-зонах-платной-парковки-получили-более-8-тысяч-москвичей"/></text:h>
      <text:p text:style-name="First_20_paragraph">08.02.2016</text:p>
      <text:p text:style-name="Text_20_body">Жители столицы получили 8 тысяч 431 резидентное разрешение в зонах платной парковки, введенных в 2015 году. Об этом рассказал глава Департамента транспорта и развития дорожно-транспортной инфраструктуры Москвы Максим Ликсутов.</text:p>
      <text:p text:style-name="Text_20_body">По его словам, горожане начали подавать заявки сразу после публикации информации о расширении зоны паркинга в столице.</text:p>
      <text:p text:style-name="Text_20_body">«Наиболее активными оказались жители района Останкинский. Здесь резидентное разрешение получили 1 тыс. 230 горожан. Реже всего за резидентными разрешениями обращались жители районов Обручевский и Ясенево. В этих районах выдано всего по одному резидентному разрешению», – отметил Ликсутов.</text:p>
      <text:p text:style-name="Text_20_body">Он также добавил, что в зоне платной парковки, которая была введена 10 октября, на данный момент выдано 3 тысячи 994 резидентных разрешения, а в тех районах, где такая стоянка появилась 26 декабря – 4 тысячи 437 разрешений.</text:p>
      <text:p text:style-name="Text_20_body">Напомним, чтобы оформить право на бесплатную парковку с 20 часов до 8 утра на территории всего административного района проживания, необходимо внести годовую резидентную плату в размере 3 тысяч рублей. Подать заявления можно дистанционно через <text:a xlink:type="simple" xlink:href="http://www.pgu.mos.ru" office:name=""><text:span text:style-name="Definition">портал государственных услуг</text:span></text:a>, а также лично, обратившись в центры «Мои документы». Срок рассмотрения заявления составляет шесть рабочих дней.</text:p>
      <text:p text:style-name="Text_20_body"><text:line-break/></text:p>
      <text:p text:style-name="Text_20_body">Адрес страницы: <text:a xlink:type="simple" xlink:href="http://chertanovo-juzhnoe.mos.ru/parking/news/detail/2498074.html" office:name=""><text:span text:style-name="Definition">http://chertanovo-juzhnoe.mos.ru/parking/news/detail/24980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17:38Z</meta:creation-date>
    <dc:date>2025-04-10T03:17:38Z</dc:date>
  </office:meta>
</office:document-meta>
</file>