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района-чертаново-южное-уже-успели-оценить-преимущества-платных-парковок"/>Жители района Чертаново Южное уже успели оценить преимущества платных парковок<text:bookmark-end text:name="жители-района-чертаново-южное-уже-успели-оценить-преимущества-платных-парковок"/></text:h>
      <text:p text:style-name="First_20_paragraph">04.02.2016</text:p>
      <text:p text:style-name="Text_20_body">В Москве в конце прошлого года была расширена зона платной парковки. В нее вошла часть района Чертаново Южное вдоль Варшавского шоссе (от южных границ владения 144, корпус 2, строение 2 до пересечения с МКАД, нечетная сторона от пересечения с улицей Подольских Курсантов до пересечения с 3-м Дорожным проездом).</text:p>
      <text:p text:style-name="Text_20_body">Как показал наш опрос, многие жители района уже успели оценить преимущества организованного парковочного пространства.</text:p>
      <text:p text:style-name="Text_20_body">«Я поддерживаю платные парковки. По служебной необходимости часто бываю в одном из домов по улице Варшавское шоссе. Я всегда тратил много времени на поиск места для парковки в окрестных дворах. Негде поставить машину – все забито. Сейчас хоть на платной основе, есть гарантированное место для парковки», - рассказал Алексей Якушин (специалист в сфере IT-технологий).</text:p>
      <text:p text:style-name="Text_20_body">«Я живу недалеко от метро ″Аннино″. До введения парковок часто не могла проехать в свой двор, мешали припаркованные в хаотичном порядке автомобили. Сейчас, когда стоянку ограничили, стало значительно свободнее», - поделилась своим мнением Наталья Иванко (администратор в боулинг-клубе).</text:p>
      <text:p text:style-name="Text_20_body">«Давно пора было навести в этой сфере порядок! Гуляешь с внучкой, автомобили даже на газонах стоят, где вздумается, там и ставят! Я вообще за то, чтоб меньше машин было, а у кого они есть – пусть платят», - отметила Наталья Удодова (пенсионер).</text:p>
      <text:p text:style-name="Text_20_body">Напомним, точечное расширение зоны платных стоянок прошло в Москве 26 декабря. Такие стоянки появились возле 80 торговых центров, 10 железнодорожных платформ и 35 станций метро. В ЮАО новые зоны ввели в 10 районах.</text:p>
      <text:p text:style-name="Text_20_body"><text:line-break/></text:p>
      <text:p text:style-name="Text_20_body">Адрес страницы: <text:a xlink:type="simple" xlink:href="http://chertanovo-juzhnoe.mos.ru/parking/news/detail/2492254.html" office:name=""><text:span text:style-name="Definition">http://chertanovo-juzhnoe.mos.ru/parking/news/detail/249225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3:18:06Z</meta:creation-date>
    <dc:date>2025-04-10T03:18:06Z</dc:date>
  </office:meta>
</office:document-meta>
</file>