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помогут-оплачивать-парковку-в-новой-зоне-инспекторы-ампп"/>Москвичам помогут оплачивать парковку в новой зоне инспекторы АМПП<text:bookmark-end text:name="москвичам-помогут-оплачивать-парковку-в-новой-зоне-инспекторы-ампп"/></text:h>
      <text:p text:style-name="First_20_paragraph">19.11.2015</text:p>
      <text:p text:style-name="Text_20_body">Более 20 инспекторов ГКУ «Администратор московского парковочного пространства» (АМПП) будут помогать жителям Москвы оплачивать парковку в новой зоне. Они будут работать до 17 октября. Об этом сообщили в пресс-службе столичного департамента транспорта.</text:p>
      <text:p text:style-name="Text_20_body">«Помогать жителям оплачивать парковку в новой зоне будут 22 инспектора АМПП... В случае возникновения вопросов они смогут проконсультировать по теме пользования городскими платными парковками», - пояснили в пресс-службе ведомства.</text:p>
      <text:p text:style-name="Text_20_body">Стоимость часа парковки составит 40 рублей. Напомним, что с 10 октября на проблемных участках 95 улиц Москвы введена точеная платная парковка. Расширение затронуло всего 2,95% территории городского парковочного пространства. В частности, согласно списку, опубликованному агентством новостей «Москва», в Южном округе платная парковка появится сразу в нескольких районах.</text:p>
      <text:p text:style-name="Text_20_body">В районе Царицыно вводится плата на трех участках: ул. Каспийская (от пересечения с Макеевской ул. до пересечения с Ереванской ул.); ул. Луганская (от пересечения сТимуровской ул. до пересечения с Каспийской ул.); ул. Товарищеская.</text:p>
      <text:p text:style-name="Text_20_body">В районе Чертаново Северное платные участки появятся на ул. Днепропетровская (четная сторона от пересечения с Чертановской ул. до пересечения с Варшавским шоссе); на ул.Кировоградская (от пересечения с Днепропетровской ул. до пересечения с Сумским проездом); на ул. Сумская (от пересечения с Чертановской ул. до пересечения с ул.Дорожная). В районе Чертаново Центральное также будет три платных участка: ул. Днепропетровская (нечетная сторона от пересечения с Чертановской ул. до пересечения сВаршавским шоссе); Днепропетровский проезд; ул. Кировоградская (от пересечения с Кировоградским проездом до пересечения с Днепропетровской ул.).</text:p>
      <text:p text:style-name="Text_20_body">Власти Москвы призывают жителей, проживающих в домах вблизи новых участков платной парковки, не тянуть с оформлением резидентных разрешений. Их можно оформить через портал госуслуг pgu.mos.ru или в любом МФЦ города.</text:p>
      <text:p text:style-name="Text_20_body"><text:line-break/></text:p>
      <text:p text:style-name="Text_20_body">Адрес страницы: <text:a xlink:type="simple" xlink:href="http://chertanovo-juzhnoe.mos.ru/parking/news/detail/2314126.html" office:name=""><text:span text:style-name="Definition">http://chertanovo-juzhnoe.mos.ru/parking/news/detail/231412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3:24:53Z</meta:creation-date>
    <dc:date>2023-10-07T03:24:53Z</dc:date>
  </office:meta>
</office:document-meta>
</file>