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очечная-адресная-парковка-будет-введена-в-нескольких-районах-южного-округа"/>Точечная адресная парковка будет введена в нескольких районах Южного округа<text:bookmark-end text:name="точечная-адресная-парковка-будет-введена-в-нескольких-районах-южного-округа"/></text:h>
      <text:p text:style-name="First_20_paragraph">19.11.2015</text:p>
      <text:p text:style-name="Text_20_body">Девять новых платных парковок появится в Южном округе. Об этом сообщает пресс-служба Департамента транспорта столицы. Стоянки откроют возле станций метро, рынков и предприятий.</text:p>
      <text:p text:style-name="Text_20_body">Так, новые объекты начнут работать в районе Чертаново Северное на улицах: Днепропетровская, Кировоградская и Сумская. В Царицыне за стоянку придется платить автомобилистам на Каспийской, Макеевской и Луганской улицах. Район Чертаново Центральное пополнится новыми парковками на Днепропетровском и Кировоградском проездах, а также на Днепропетровской улице.</text:p>
      <text:p text:style-name="Text_20_body">Отметим, всего в Москве появится 95 новых платных зон для транспорта. Они расположатся в наиболее проблемных точках и в местах максимального притяжения автомобильного потока. Взимать плату на них начнут с 10 октябр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parking/news/detail/2314114.html" office:name=""><text:span text:style-name="Definition">http://chertanovo-juzhnoe.mos.ru/parking/news/detail/231411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19:29Z</meta:creation-date>
    <dc:date>2025-04-10T03:19:29Z</dc:date>
  </office:meta>
</office:document-meta>
</file>