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-10-октября-платная-парковка-расширится-точечно"/>В Москве с 10 октября платная парковка расширится точечно<text:bookmark-end text:name="в-москве-с-10-октября-платная-парковка-расширится-точечно"/></text:h>
      <text:p text:style-name="First_20_paragraph">19.11.2015</text:p>
      <text:p text:style-name="Text_20_body">Департамент транспорта Москвы решил создавать участки платной парковки точечно. Такие меры принимаются на улицах столицы впервые. Таким образом платная парковка появится на 95 улицах Москвы, в местах обильного скопления автомобилей.</text:p>
      <text:p text:style-name="Text_20_body">Депутат района Замоскворечье Наталья Евлапова отметила, что в ее районе было много зон притяжения, однако практика показала, что введение платной парковки значительно освобождает тротуары, становится чище и комфортнее. Кроме того, она считает, что введение платных парковок значительно разгружает зоны повышенного притяжения трафика.</text:p>
      <text:p text:style-name="Text_20_body">Екатерина Решетова, старший научный сотрудник Института экономики транспорта и транспортной политики Научно-исследовательского университета «Высшая школа экономики» сообщила, что точечная платная парковка эффективна и целесообразна. Она считает, что платная парковка вводится для того, чтобы каждый имел возможность припарковаться, чтобы были свободные места, а они будут, потому что кто-то все-равно выберет общественный транспорт для проезда в центр города.</text:p>
      <text:p text:style-name="Text_20_body"><text:line-break/></text:p>
      <text:p text:style-name="Text_20_body">Адрес страницы: <text:a xlink:type="simple" xlink:href="http://chertanovo-juzhnoe.mos.ru/parking/news/detail/2314004.html" office:name=""><text:span text:style-name="Definition">http://chertanovo-juzhnoe.mos.ru/parking/news/detail/231400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20:19Z</meta:creation-date>
    <dc:date>2025-04-10T03:20:19Z</dc:date>
  </office:meta>
</office:document-meta>
</file>