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лодежная-палата-чертаново-южное-пригласила-членов-совета-ветеранов-района-чертаново-южное-на-показ-художественного-фильма-прививка-от-фашизма"/>Молодежная палата "Чертаново Южное" пригласила членов Совета Ветеранов района Чертаново Южное на показ художественного фильма "Прививка от фашизма"<text:bookmark-end text:name="молодежная-палата-чертаново-южное-пригласила-членов-совета-ветеранов-района-чертаново-южное-на-показ-художественного-фильма-прививка-от-фашизма"/></text:h>
      <text:p text:style-name="First_20_paragraph">11.04.2017</text:p>
      <text:p text:style-name="Text_20_body">Первые известия о войне, фронтовые бои, освобождение Освенцима, взятие Рейхстага, начало мирной жизни. Как просто, через запятую, выглядит это в тексте. Но за этим – полторы тысячи дней борьбы и лишений, надежд и веры. Полторы тысячи дней Великой Отечественной войны.<text:line-break/><text:line-break/>Четыре года, наполненные болью, разочарованием, отчаянием и борьбой, кажущейся бесконечной. Долгие дни и ночи, приносящие трагедию в каждый дом. Но эти же дни и ночи, став общей бедой, принесли нам и общую победу. Подвиг без срока давности подарил нам самое ценное – мир. И какую годовщину Великой Отечественной войны мы бы не праздновали, сколько лет не прошло бы с тех пор, мы не имеем права забывать о самых страшных событиях XX века.<text:line-break/><text:line-break/>Чтобы вновь напомнить об этом новому поколению, журналисты Первого канала сняли документальный фильм «Прививка от фашизма», который рассказывает об оккупации и освобождении Тульской области от немецкой армии. В центре киноленты – пять ветеранов-туляков, которые делятся со зрителями реальными историями войны, а также дети, внуки и правнуки героев Великой отечественной войны. Кто, как не они могут поведать без прикрас о самом страшном событии XX века, о том, что воодушевляло, давало надежду и силы на борьбу с фашистскими захватчиками?<text:line-break/><text:line-break/>Для того, чтобы подвиг наших предков не мерк со сменой поколений, чтобы не истлевали страницы нашей общей истории, этот фильм должны увидеть как можно больше людей. Молодежная палата "Чертаново Южное" пригласила членов Совета Ветеранов района Чертаново Южное на показ, который прошел 16.02.2017 в 18.00 в Школе 629. Так же на просмотр были приглашены все желающие.</text:p>
      <text:p text:style-name="Text_20_body"><text:line-break/></text:p>
      <text:p text:style-name="Text_20_body">Адрес страницы: <text:a xlink:type="simple" xlink:href="http://chertanovo-juzhnoe.mos.ru/organization-of-leisure-social-educational-health-improving-and-sports-work-with-the-population-at-t/junior-chamber/detail/5592511.html" office:name=""><text:span text:style-name="Definition">http://chertanovo-juzhnoe.mos.ru/organization-of-leisure-social-educational-health-improving-and-sports-work-with-the-population-at-t/junior-chamber/detail/5592511.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0T15:27:30Z</meta:creation-date>
    <dc:date>2023-06-10T15:27:30Z</dc:date>
  </office:meta>
</office:document-meta>
</file>