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района-стала-второй-на-всероссийский-гонке-гто-путь-домой"/>Команда района стала второй на всероссийский гонке ГТО «Путь домой»<text:bookmark-end text:name="команда-района-стала-второй-на-всероссийский-гонке-гто-путь-домой"/></text:h>
      <text:p text:style-name="First_20_paragraph">23.03.2017</text:p>
      <text:p text:style-name="Text_20_body"><text:a xlink:type="simple" xlink:href="http://gazeta-chertanovo-juzhnoe.ru/wp-content/uploads/2017/03/IMG_7972.jpg" office:name=""><text:span text:style-name="Definition"/></text:a></text:p>
      <text:p text:style-name="Text_20_body">На Воробьевых горах в рамках фестиваля «Весна» прошла всероссийская гонка ГТО «Путь домой». Депутат Мосгордумы Кирилл Щитов сообщил, что в состязаниях впервые приняли участие члены молодежных палат – 160 человек из 24 районов столицы.</text:p>
      <text:p text:style-name="Text_20_body">Соревнующимся предстояло преодолеть дистанцию длиной в пять километров, содержащую более двадцати преград: колючую проволоку, веревочную лестницу и др. Команда «ДСО Спас» района Чертаново Южное заняла почетное второе место. Первой оказалась сборная ТиНАО, третьими финишировали представители Останкинского района.</text:p>
      <text:p text:style-name="Text_20_body">Напомним, в гонке ГТО существуют несколько рейтингов определения победителей: вузовский, командный и индивидуальный. Рейтинг среди молодых парламентариев был введен только в этом году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5336792.html" office:name=""><text:span text:style-name="Definition">http://chertanovo-juzhnoe.mos.ru/organization-of-leisure-social-educational-health-improving-and-sports-work-with-the-population-at-t/junior-chamber/detail/533679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3:19:05Z</meta:creation-date>
    <dc:date>2023-06-21T23:19:05Z</dc:date>
  </office:meta>
</office:document-meta>
</file>