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лены-молодежной-палаты-района-участвуют-в-организации-фотовыставки"/>Члены молодежной палаты района участвуют в организации фотовыставки<text:bookmark-end text:name="члены-молодежной-палаты-района-участвуют-в-организации-фотовыставки"/></text:h>
      <text:p text:style-name="First_20_paragraph">10.02.2017</text:p>
      <text:p text:style-name="Text_20_body"><text:a xlink:type="simple" xlink:href="http://gazeta-chertanovo-juzhnoe.ru/wp-content/uploads/2017/01/U5xzwDdE7UU.jpg" office:name=""><text:span text:style-name="Definition"/></text:a>Представители молодежной палаты района Чертаново Южное принимают участие в организации фестиваля #Owl_fox_day, который пройдет 25 февраля в Покровском парке. Об этом сообщил председатель объединения Евгений Михин.</text:p>
      <text:p text:style-name="Text_20_body">«Также в организации участвуют несколько моих других проектов. Это группа «Домашние лисы» и фотошкола, в которой я являюсь руководителем», - добавил Михин.</text:p>
      <text:p text:style-name="Text_20_body">Сама выставка будет посвящена лисам и совам. Все желающие могут прислать свои работы до 22 февраля. Фотографии принимаются до трех штук, и, если их отберет комиссия, они будут участвовать в выставке.</text:p>
      <text:p text:style-name="Text_20_body">Гостей фестиваля ждет фотозона, на которой они смогут пообщаться с животными и получить фотографии. Также в план мероприятия входят лекции по особенностям данных животных и о возможности их содержания. Организатор отмечает, что в конце лекций можно задать свои вопросы.</text:p>
      <text:p text:style-name="Text_20_body">Начало мероприятия в 12:00. Вход свободный. Подробности в <text:a xlink:type="simple" xlink:href="https://vk.com/owl_fox_day" office:name=""><text:span text:style-name="Definition">официальной группе «ВКонтакте»</text:span></text:a>.</text:p>
      <text:p text:style-name="Text_20_body"><text:span text:style-name="T1">Фото: </text:span><text:a xlink:type="simple" xlink:href="https://vk.com/feed?section=search&amp;q=%23Owl_fox_day" office:name=""><text:span text:style-name="Definition"><text:span text:style-name="T1">официальная группа фестиваля #Owl_fox_day</text:span></text:span></text:a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4918242.html" office:name=""><text:span text:style-name="Definition">http://chertanovo-juzhnoe.mos.ru/organization-of-leisure-social-educational-health-improving-and-sports-work-with-the-population-at-t/junior-chamber/detail/491824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22:58:27Z</meta:creation-date>
    <dc:date>2023-09-21T22:58:27Z</dc:date>
  </office:meta>
</office:document-meta>
</file>