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лодежная-палата-организовала-бесплатный-матер-класс-по-созданию-сказочных-фотографий-для-всех-желающих"/>Молодежная палата организовала бесплатный матер-класс по созданию сказочных фотографий для всех желающих<text:bookmark-end text:name="молодежная-палата-организовала-бесплатный-матер-класс-по-созданию-сказочных-фотографий-для-всех-желающих"/></text:h>
      <text:p text:style-name="First_20_paragraph">15.11.2016</text:p>
      <text:p text:style-name="Text_20_body">В конце ноября в нашем районе Евгений Михин совместно с Молодежной палатой - организовали бесплатный матер-класс по созданию сказочных фотографий для всех желающих. И сейчас мы можем увидеть результаты этой встречи, а точнее - те моменты которые застыли на сказочных снимках. Так же эта встреча показала, что жителей Чертаново интересует подобные мероприятия, и Евгений обещал что постарается проводить их чаще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junior-chamber/detail/4199865.html" office:name=""><text:span text:style-name="Definition">http://chertanovo-juzhnoe.mos.ru/organization-of-leisure-social-educational-health-improving-and-sports-work-with-the-population-at-t/junior-chamber/detail/419986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02:06:02Z</meta:creation-date>
    <dc:date>2023-05-15T02:06:02Z</dc:date>
  </office:meta>
</office:document-meta>
</file>