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чертаново-южное-с-представителями-молодежной-палаты"/>Встреча главы управы района Чертаново Южное с представителями молодежной палаты<text:bookmark-end text:name="встреча-главы-управы-района-чертаново-южное-с-представителями-молодежной-палаты"/></text:h>
      <text:p text:style-name="First_20_paragraph">24.12.2015</text:p>
      <text:p text:style-name="Text_20_body"><text:line-break/></text:p>
      <text:p text:style-name="Text_20_body">В прошлую среду состоялась встреча главы управы района Чертаново Южное с представителями молодежной палаты Чертаново Южное. На встрече обсуждались вопросы новой мобильной платформы « Движок» которую смогут установить на свои мобильные устройства представители молодежной палаты. Данное приложение оценили многие участники саммита "Грани будущего". Одно из плюсов данного приложения станет стимулиция и активность молодежи и поможет властям столицы привлечь талантливые кадры. </text:p>
      <text:p text:style-name="Text_20_body">                                 </text:p>
      <text:p text:style-name="Text_20_body">                                 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401975.html" office:name=""><text:span text:style-name="Definition">http://chertanovo-juzhnoe.mos.ru/organization-of-leisure-social-educational-health-improving-and-sports-work-with-the-population-at-t/junior-chamber/detail/24019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21:46:52Z</meta:creation-date>
    <dc:date>2025-04-08T21:46:52Z</dc:date>
  </office:meta>
</office:document-meta>
</file>