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ошел-к-концу-районный-этап-парламентского-квеста"/>Подошел к концу районный этап «Парламентского квеста»<text:bookmark-end text:name="подошел-к-концу-районный-этап-парламентского-квеста"/></text:h>
      <text:p text:style-name="First_20_paragraph">14.12.2015</text:p>
      <text:p text:style-name="Text_20_body">Подошел к концу районный этап «Парламентского квеста». Все задания проверены, баллы подсчитаны, и по итогам районного этапа в городской этап квеста прошли 49 команд.Б<text:line-break/></text:p>
      <text:p text:style-name="Text_20_body"><text:line-break/></text:p>
      <text:p text:style-name="Text_20_body">Более подробную информацию вы можете узнать пройдя по ссылке: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371300.html" office:name=""><text:span text:style-name="Definition">http://chertanovo-juzhnoe.mos.ru/organization-of-leisure-social-educational-health-improving-and-sports-work-with-the-population-at-t/junior-chamber/detail/23713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2:52Z</meta:creation-date>
    <dc:date>2025-04-10T00:32:52Z</dc:date>
  </office:meta>
</office:document-meta>
</file>