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мп-чертаново-южное-выдвигает-наиболее-значимую-для-района-улицу-на-рассмотрение-о-включении-в-программу-моя-улица-на-следующий-год"/>МП Чертаново Южное выдвигает наиболее значимую для района улицу на рассмотрение о включении в программу "Моя улица" на следующий год<text:bookmark-end text:name="мп-чертаново-южное-выдвигает-наиболее-значимую-для-района-улицу-на-рассмотрение-о-включении-в-программу-моя-улица-на-следующий-год"/></text:h>
      <text:p text:style-name="First_20_paragraph">14.12.2015</text:p>
      <text:p text:style-name="Text_20_body">МП Чертаново Южное выдвигает наиболее значимую для района улицу на рассмотрение о включении в программу "Моя улица" на следующий год. Чертановская улица - важная артерия района Чертаново Южное. Это и популярная для автомобилистов дорога, позволяющая добраться от улицы Академика Янгеля до Нахимовского проспекта. Это путь следования не одного автобуса, благодаря чему жители ближайших домов могут быстро добраться до нужной им станции метро. Ну а трамвайные рельсы обеспечивают населению беззаторное движение по выбранному маршруту. Именно эта улица заслуживает отдельного внимания, потому, если ее облагородят в рамках программы "Моя улица", не будет никаких сомнений, что каждый отдельный житель района будет лично благодарен Правительству Москвы за этот волшебный подарок!</text:p>
      <text:p text:style-name="Text_20_body"><text:line-break/></text:p>
      <text:p text:style-name="Text_20_body">Адрес страницы: <text:a xlink:type="simple" xlink:href="http://chertanovo-juzhnoe.mos.ru/organization-of-leisure-social-educational-health-improving-and-sports-work-with-the-population-at-t/junior-chamber/detail/2371263.html" office:name=""><text:span text:style-name="Definition">http://chertanovo-juzhnoe.mos.ru/organization-of-leisure-social-educational-health-improving-and-sports-work-with-the-population-at-t/junior-chamber/detail/2371263.html</text:span></text:a></text:p>
      <text:p text:style-name="Text_20_body"><text:a xlink:type="simple" xlink:href="http://chertanovo-juzhnoe.mos.ru" office:name=""><text:span text:style-name="Definition">Управа района Чертаново Юж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4-10T00:33:06Z</meta:creation-date>
    <dc:date>2025-04-10T00:33:06Z</dc:date>
  </office:meta>
</office:document-meta>
</file>