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ители-мп-чю-присутствуют-на-интересной-лекции-обучающей-журналисткому-делу"/>Представители МП ЧЮ присутствуют на интересной лекции обучающей журналисткому делу<text:bookmark-end text:name="представители-мп-чю-присутствуют-на-интересной-лекции-обучающей-журналисткому-делу"/></text:h>
      <text:p text:style-name="First_20_paragraph">23.11.2015</text:p>
      <text:p text:style-name="Text_20_body">Представители МП ЧЮ присутствуют на интересном лектории Анатолия Яковлева, посвященном тому, как стать хорошим журналистом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318661.html" office:name=""><text:span text:style-name="Definition">http://chertanovo-juzhnoe.mos.ru/organization-of-leisure-social-educational-health-improving-and-sports-work-with-the-population-at-t/junior-chamber/detail/23186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3:05Z</meta:creation-date>
    <dc:date>2025-04-10T00:33:05Z</dc:date>
  </office:meta>
</office:document-meta>
</file>