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-новой-традиции-дан"/>Старт новой традиции дан!<text:bookmark-end text:name="старт-новой-традиции-дан"/></text:h>
      <text:p text:style-name="First_20_paragraph">23.11.2015</text:p>
      <text:p text:style-name="Text_20_body"><text:line-break/></text:p>
      <text:p text:style-name="Text_20_body">Чрезвычайно интересно и весело прошел вечер пятницы у представителей молодежных палат и молодежного актива Чертаново Южное, Чертаново Центральное и Чертаново Северное. В дружеском соревновании ребята померились качеством и количеством актуальных и задорных шуток в формате Клуба Веселых и Находчивых. Как проходил набор в молодежную палату? Что значит "брак"? Почему комплексует Женя? Что делать, если к тебе в гости едет Путин? На все эти вопросы дали свои юмористические ответы члены МП и МА, за что честное и неподкупное жюри присудило им заслуженные баллы. По результатам продуктивной встречи 1 место заняла команда Чертаново Центрального, 2 место - команда Чертаново Южного, а 3 место - Чертаново Северное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318639.html" office:name=""><text:span text:style-name="Definition">http://chertanovo-juzhnoe.mos.ru/organization-of-leisure-social-educational-health-improving-and-sports-work-with-the-population-at-t/junior-chamber/detail/231863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1:00:40Z</meta:creation-date>
    <dc:date>2023-05-13T01:00:40Z</dc:date>
  </office:meta>
</office:document-meta>
</file>