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народного-единства-россии"/>День народного единства России<text:bookmark-end text:name="день-народного-единства-россии"/></text:h>
      <text:p text:style-name="First_20_paragraph">05.11.2015</text:p>
      <text:p text:style-name="Text_20_body">День наро́дного еди́нства — российский государственный праздник. Отмечается 4 ноября, начиная с 2005 года. Активисты молодежной палаты Чертаново Южное вместе с ветеранами и другими жителями нашего района встретили этот прекрасный праздник в центре Москвы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2280862.html" office:name=""><text:span text:style-name="Definition">http://chertanovo-juzhnoe.mos.ru/organization-of-leisure-social-educational-health-improving-and-sports-work-with-the-population-at-t/junior-chamber/detail/228086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33:08Z</meta:creation-date>
    <dc:date>2025-04-10T00:33:08Z</dc:date>
  </office:meta>
</office:document-meta>
</file>