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рамках-городской-программы-моя-улица-31.10.2015-была-произведена-высадка-деревьев"/>В рамках городской программы «Моя улица» 31.10.2015 была произведена высадка деревьев<text:bookmark-end text:name="в-рамках-городской-программы-моя-улица-31.10.2015-была-произведена-высадка-деревьев"/></text:h>
      <text:p text:style-name="First_20_paragraph">05.11.2015</text:p>
      <text:p text:style-name="Text_20_body">В рамках городской программы «Моя улица» 31.10.2015 была произведена высадка деревьев. Участие приняли глава муниципального округа Чертаново Южное Александр Новиков, члены Молодежной палаты Чертаново Южное, члены партии «Единая Россия» и общественные советники Главы управы.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chertanovo-juzhnoe.mos.ru/organization-of-leisure-social-educational-health-improving-and-sports-work-with-the-population-at-t/junior-chamber/detail/2280755.html" office:name=""><text:span text:style-name="Definition">http://chertanovo-juzhnoe.mos.ru/organization-of-leisure-social-educational-health-improving-and-sports-work-with-the-population-at-t/junior-chamber/detail/2280755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2T06:42:40Z</meta:creation-date>
    <dc:date>2023-06-02T06:42:40Z</dc:date>
  </office:meta>
</office:document-meta>
</file>