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ая-палата-чертаново-южное-посетила-тренинг-по-эффективной-коммуникации."/>Молодежная палата Чертаново Южное посетила тренинг по эффективной коммуникации.<text:bookmark-end text:name="молодежная-палата-чертаново-южное-посетила-тренинг-по-эффективной-коммуникации."/></text:h>
      <text:p text:style-name="First_20_paragraph">24.09.2015</text:p>
      <text:p text:style-name="Text_20_body"><text:line-break/></text:p>
      <text:p text:style-name="Horizontal_20_Line"/>
      <text:p text:style-name="First_20_paragraph">Ученье - свет! На днях Молодежная палата Чертаново Южное посетила тренинг по эффективной коммуникации. Благодаря инструктору Елене, которая прекрасно разбирается в этой области и с большим энтузиазмом делилась членами молодежной палаты своими знаниями, все ребята получили огромное удовольствие и продуктивную пользу от такого вечера. Каждый вынес для себя что-то новое и полезное. Практика не оставила равнодушным никого. Со слов Евгения Михина: "Главное, что не хотелось уходить, ни нам, ни Елене! Побольше таких тренеров! Елена, еще раз спасибо большое!" Можно сделать вывод, что если работа или обучение проходит с удовольствием - то это показатель того что каждый человек на своем месте ,каждый хочет самосовершенствоваться развивая свои навыки, которые так нужны нам в нашей непростой работе!</text:p>
      <text:p text:style-name="Horizontal_20_Line"/>
      <text:p text:style-name="First_20_paragraph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177715.html" office:name=""><text:span text:style-name="Definition">http://chertanovo-juzhnoe.mos.ru/organization-of-leisure-social-educational-health-improving-and-sports-work-with-the-population-at-t/junior-chamber/detail/217771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23:38:28Z</meta:creation-date>
    <dc:date>2023-05-28T23:38:28Z</dc:date>
  </office:meta>
</office:document-meta>
</file>