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ша-молодежная-палата-заняла-первое-место-на-летнем-форуме-грани-будущего"/>Наша молодежная палата заняла первое место на летнем форуме "Грани Будущего"<text:bookmark-end text:name="наша-молодежная-палата-заняла-первое-место-на-летнем-форуме-грани-будущего"/></text:h>
      <text:p text:style-name="First_20_paragraph">16.09.2015</text:p>
      <text:p text:style-name="Text_20_body">На конкурсе проектов среди молодежных палат в ЮАО на летнем форуме "Грани Будущего" молодежная палата Чератново Южное заняла первое почетное место -с проектом "Я горжусь " 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junior-chamber/detail/2157898.html" office:name=""><text:span text:style-name="Definition">http://chertanovo-juzhnoe.mos.ru/organization-of-leisure-social-educational-health-improving-and-sports-work-with-the-population-at-t/junior-chamber/detail/215789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0:32:42Z</meta:creation-date>
    <dc:date>2025-04-10T00:32:42Z</dc:date>
  </office:meta>
</office:document-meta>
</file>