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чередное-собрание-молодежной-палаты-состоялось-10-сентября"/>Очередное собрание молодежной палаты состоялось 10 сентября<text:bookmark-end text:name="очередное-собрание-молодежной-палаты-состоялось-10-сентября"/></text:h>
      <text:p text:style-name="First_20_paragraph">15.09.2015</text:p>
      <text:p text:style-name="Text_20_body">10.09.2015г. состоялось очередное собрание Молодежной палаты Чертаново Южное. Обсуждались вопросы, связанные с проектом палаты, предстоящими мероприятиями и жизнь палаты в целом. Продуктивная работа поднимает настроение! :)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junior-chamber/detail/2156493.html" office:name=""><text:span text:style-name="Definition">http://chertanovo-juzhnoe.mos.ru/organization-of-leisure-social-educational-health-improving-and-sports-work-with-the-population-at-t/junior-chamber/detail/2156493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3:12:28Z</meta:creation-date>
    <dc:date>2025-04-10T03:12:28Z</dc:date>
  </office:meta>
</office:document-meta>
</file>