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нтября-2015-года-в-нашем-районе-прошло-мероприятие-посвященное-дню-муниципального-округа-чертаново-южное"/>12 сентября 2015 года в нашем районе прошло мероприятие, посвященное Дню муниципального округа Чертаново Южное<text:bookmark-end text:name="сентября-2015-года-в-нашем-районе-прошло-мероприятие-посвященное-дню-муниципального-округа-чертаново-южное"/></text:h>
      <text:p text:style-name="First_20_paragraph">15.09.2015</text:p>
      <text:p text:style-name="Text_20_body"><text:line-break/></text:p>
      <text:p text:style-name="Text_20_body">12.09.2015г. прошло мероприятие, посвященное Дню муниципального округа Чертаново Южное, где Председатель нашей Молодежной палаты Михин Евгений и Глава Муниципального округа Новиков А.А. поздравили жителей с праздником. Также Евгений рассказал немного деятельности МП Чертаново Южное и о нашем проекте.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junior-chamber/detail/2156464.html" office:name=""><text:span text:style-name="Definition">http://chertanovo-juzhnoe.mos.ru/organization-of-leisure-social-educational-health-improving-and-sports-work-with-the-population-at-t/junior-chamber/detail/215646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3:12:26Z</meta:creation-date>
    <dc:date>2025-04-10T03:12:26Z</dc:date>
  </office:meta>
</office:document-meta>
</file>