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основной-состав-молодежной-палаты-района-чертаново-южное"/>Основной состав молодежной палаты района Чертаново Южное<text:bookmark-end text:name="основной-состав-молодежной-палаты-района-чертаново-южное"/></text:h>
      <text:p text:style-name="First_20_paragraph">15.09.2015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Председатель МП - Михин Евгений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аместитель председателя МП - Хлякин Андрей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екретарь - Медведева Ира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Блогер - Попова Людмила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Апарин Виктор 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Берщанский Борис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Воробьева Мар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Воронова Ольга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Жиглина Мар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уликова Настя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Лактионов Александр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Ледников Александр           </text:p>
          </table:table-cell>
        </table:table-row>
        <table:table-row>
          <table:table-cell table:style-name="TableRowCell" office:value-type="string">
            <text:p text:style-name="Table_20_Contents">             </text:p>
          </table:table-cell>
          <table:table-cell table:style-name="TableRowCell" office:value-type="string">
            <text:p text:style-name="Table_20_Contents">    Шурыгин Денис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4955.html" office:name=""><text:span text:style-name="Definition">http://chertanovo-juzhnoe.mos.ru/organization-of-leisure-social-educational-health-improving-and-sports-work-with-the-population-at-t/junior-chamber/detail/215495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8:11:59Z</meta:creation-date>
    <dc:date>2023-07-06T18:11:59Z</dc:date>
  </office:meta>
</office:document-meta>
</file>