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ша-группа-вконтакте"/>Наша группа вконтакте<text:bookmark-end text:name="наша-группа-вконтакте"/></text:h>
      <text:p text:style-name="First_20_paragraph">15.09.2015</text:p>
      <text:p text:style-name="Text_20_body"><text:line-break/></text:p>
      <text:p text:style-name="Text_20_body"><text:a xlink:type="simple" xlink:href="http://vk.com/club97995948" office:name=""><text:span text:style-name="Definition">Группа молодежной палаты    Чертаново Южное (Vk)</text:span></text:a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2154881.html" office:name=""><text:span text:style-name="Definition">http://chertanovo-juzhnoe.mos.ru/organization-of-leisure-social-educational-health-improving-and-sports-work-with-the-population-at-t/junior-chamber/detail/215488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21:27:49Z</meta:creation-date>
    <dc:date>2023-05-15T21:27:49Z</dc:date>
  </office:meta>
</office:document-meta>
</file>