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егодня-25-декабря-молодежная-палата-чертаново-южное-собралась-на-итоговом-заседании-в-управе-района-чертаново-южное-города-москвы"/>Сегодня, 25 декабря, молодежная палата Чертаново Южное собралась на итоговом заседании в Управе района Чертаново Южное города Москвы<text:bookmark-end text:name="сегодня-25-декабря-молодежная-палата-чертаново-южное-собралась-на-итоговом-заседании-в-управе-района-чертаново-южное-города-москвы"/></text:h>
      <text:p text:style-name="First_20_paragraph">13.02.2025</text:p>
      <text:p text:style-name="Text_20_body">Сегодня, 25 декабря, молодежная палата Чертаново Южное собралась на итоговом заседании в <text:a xlink:type="simple" xlink:href="https://vk.com/club133604414" office:name=""><text:span text:style-name="Definition">Управе района Чертаново Южное города Москвы</text:span></text:a></text:p>
      <text:p text:style-name="Text_20_body"> конец года - время анализировать результаты и строить новые планы</text:p>
      <text:p text:style-name="Text_20_body">Наши активисты и куратор ЮАО обсудили текущие вопросы:<text:line-break/>итоги года<text:line-break/>планы на январь 2025 года<text:line-break/>набор новых молодых парламентариев<text:line-break/>новые идеи и инициативы</text:p>
      <text:p text:style-name="Text_20_body">И, конечно же, получили небольшие новогодние призы!</text:p>
      <text:p text:style-name="Text_20_body">На заседании также присутствовали представители от Управы района: Заместитель главы управы по работе с населением Терехова Елена Николаевна и советник организационного отдела <text:a xlink:type="simple" xlink:href="https://vk.com/id3490057" office:name=""><text:span text:style-name="Definition">Денис Островский</text:span></text:a></text:p>
      <text:p text:style-name="Text_20_body">Мы благодарим всех за активность, желаем прекрасных каникул и счастливого Нового года!</text:p>
      <text:p text:style-name="Text_20_body">Дальше - больше!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junior-chamber/detail/12805954.html" office:name=""><text:span text:style-name="Definition">http://chertanovo-juzhnoe.mos.ru/organization-of-leisure-social-educational-health-improving-and-sports-work-with-the-population-at-t/junior-chamber/detail/1280595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0:33:44Z</meta:creation-date>
    <dc:date>2025-04-10T00:33:44Z</dc:date>
  </office:meta>
</office:document-meta>
</file>